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cell">
            <text:p text:style-name="tablealignleft"><text:bookmark text:name="osimodel"/>7</text:p>
          </table:table-cell>
          <table:table-cell office:value-type="string" table:style-name="tablecell">
            <text:p text:style-name="tablealignleft"> Application </text:p>
          </table:table-cell>
        </table:table-row>
        <table:table-row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 Presentation </text:p>
          </table:table-cell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 Session 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 Transport 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 Network 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 Data Link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 Physical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1::01:13</meta:creation-date>
    <dc:creator>Generated</dc:creator>
    <dc:date>2026-08-23T01::01:13</dc:date>
    <dc:language>en-US</dc:language>
    <meta:editing-cycles>1</meta:editing-cycles>
    <meta:editing-duration>PT0S</meta:editing-duration>
    <dc:title>osimodel</dc:title>
  </office:meta>
</office:document-meta>
</file>